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FA000000F303DB130D.png" manifest:media-type="image/png"/>
  <manifest:file-entry manifest:full-path="Pictures/1000000100000A6700000564CCDC0509.png" manifest:media-type="image/png"/>
  <manifest:file-entry manifest:full-path="Pictures/1000000100000205000000F0EDBA7F8C.png" manifest:media-type="image/png"/>
  <manifest:file-entry manifest:full-path="Pictures/10000000000000F5000000F5C3423EEF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Noto Sans" svg:font-family="'Noto Sans'" style:font-family-generic="swiss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text-properties officeooo:paragraph-rsid="0011f59c"/>
    </style:style>
    <style:style style:name="P2" style:family="paragraph">
      <loext:graphic-properties draw:fill="none"/>
    </style:style>
    <style:style style:name="P3" style:family="paragraph">
      <loext:graphic-properties draw:fill="solid" draw:fill-color="#cccccc"/>
    </style:style>
    <style:style style:name="P4" style:family="paragraph">
      <style:paragraph-properties fo:margin-left="0cm" fo:margin-right="0cm" fo:text-indent="0cm" loext:tab-stop-distance="0cm" style:writing-mode="lr-tb">
        <style:tab-stops>
          <style:tab-stop style:position="1.701cm"/>
        </style:tab-stops>
      </style:paragraph-properties>
    </style:style>
    <style:style style:name="P5" style:family="paragraph">
      <style:paragraph-properties fo:margin-left="0cm" fo:margin-right="0cm" fo:text-align="start" fo:text-indent="0cm" loext:tab-stop-distance="0cm" style:writing-mode="lr-tb">
        <style:tab-stops>
          <style:tab-stop style:position="1.701cm"/>
        </style:tab-stops>
      </style:paragraph-properties>
    </style:style>
    <style:style style:name="P6" style:family="paragraph">
      <loext:graphic-properties draw:fill="none" draw:fill-color="#ffffff"/>
      <style:paragraph-properties fo:margin-left="0cm" fo:margin-right="0cm" fo:text-align="start" fo:text-indent="0cm" loext:tab-stop-distance="0cm">
        <style:tab-stops>
          <style:tab-stop style:position="1.701cm"/>
        </style:tab-stops>
      </style:paragraph-properties>
      <style:text-properties fo:font-size="12pt"/>
    </style:style>
    <style:style style:name="P7" style:family="paragraph">
      <style:paragraph-properties fo:text-align="center"/>
    </style:style>
    <style:style style:name="P8" style:family="paragraph">
      <loext:graphic-properties draw:fill="none" draw:fill-color="#ffffff"/>
      <style:paragraph-properties fo:text-align="center"/>
      <style:text-properties fo:color="#757575" loext:opacity="100%" fo:font-family="FreeSans" style:font-family-generic="swiss" style:font-pitch="variable"/>
    </style:style>
    <style:style style:name="P9" style:family="paragraph">
      <loext:graphic-properties draw:fill-color="#000000"/>
      <style:paragraph-properties fo:text-align="center"/>
    </style:style>
    <style:style style:name="P10" style:family="paragraph" style:parent-style-name="Standard">
      <style:paragraph-properties fo:break-before="page"/>
      <style:text-properties officeooo:paragraph-rsid="0011f59c"/>
    </style:style>
    <style:style style:name="P11" style:family="paragraph">
      <style:paragraph-properties fo:margin-left="0cm" fo:margin-right="0cm" fo:text-indent="0cm" loext:tab-stop-distance="0cm">
        <style:tab-stops>
          <style:tab-stop style:position="1.701cm"/>
        </style:tab-stops>
      </style:paragraph-properties>
    </style:style>
    <style:style style:name="P12" style:family="paragraph">
      <style:paragraph-properties fo:margin-left="0cm" fo:margin-right="0cm" fo:margin-top="0.42cm" fo:margin-bottom="0.349cm" fo:text-align="start" fo:text-indent="0cm" loext:tab-stop-distance="0cm" style:writing-mode="lr-tb">
        <style:tab-stops>
          <style:tab-stop style:position="1.701cm"/>
        </style:tab-stops>
      </style:paragraph-properties>
      <style:text-properties fo:font-size="10pt" style:font-size-asian="10pt" style:font-size-complex="10pt"/>
    </style:style>
    <style:style style:name="P13" style:family="paragraph">
      <style:paragraph-properties fo:margin-left="0cm" fo:margin-right="0cm" fo:margin-top="0.42cm" fo:margin-bottom="0.349cm" fo:text-align="left" fo:text-indent="0cm" loext:tab-stop-distance="0cm" style:writing-mode="lr-tb">
        <style:tab-stops>
          <style:tab-stop style:position="1.701cm"/>
        </style:tab-stops>
      </style:paragraph-properties>
      <style:text-properties fo:font-size="10pt" style:font-size-asian="10pt" style:font-size-complex="10pt"/>
    </style:style>
    <style:style style:name="P14" style:family="paragraph">
      <style:paragraph-properties fo:margin-left="0cm" fo:margin-right="0cm" fo:margin-top="0.199cm" fo:margin-bottom="0.199cm" fo:text-align="start" fo:text-indent="0cm" loext:tab-stop-distance="0cm" style:writing-mode="lr-tb">
        <style:tab-stops>
          <style:tab-stop style:position="1.701cm"/>
        </style:tab-stops>
      </style:paragraph-properties>
      <style:text-properties fo:font-size="10pt" style:font-size-asian="10pt" style:font-size-complex="10pt"/>
    </style:style>
    <style:style style:name="P15" style:family="paragraph">
      <style:paragraph-properties fo:margin-left="0cm" fo:margin-right="0cm" fo:margin-top="0cm" fo:margin-bottom="0cm" fo:text-align="start" fo:text-indent="0cm" loext:tab-stop-distance="0cm" style:writing-mode="lr-tb">
        <style:tab-stops>
          <style:tab-stop style:position="1.701cm"/>
        </style:tab-stops>
      </style:paragraph-properties>
      <style:text-properties fo:font-size="10pt" style:font-size-asian="10pt" style:font-size-complex="10pt"/>
    </style:style>
    <style:style style:name="P16" style:family="paragraph">
      <style:paragraph-properties fo:margin-left="0cm" fo:margin-right="0cm" fo:margin-top="0cm" fo:margin-bottom="0.199cm" fo:text-align="start" fo:text-indent="0cm" loext:tab-stop-distance="0cm" style:writing-mode="lr-tb">
        <style:tab-stops>
          <style:tab-stop style:position="1.701cm"/>
          <style:tab-stop style:position="7.37cm" style:type="right"/>
        </style:tab-stops>
      </style:paragraph-properties>
      <style:text-properties fo:font-size="10pt" style:font-size-asian="10pt" style:font-size-complex="10pt"/>
    </style:style>
    <style:style style:name="P17" style:family="paragraph">
      <style:paragraph-properties fo:margin-left="0cm" fo:margin-right="0cm" fo:margin-top="0cm" fo:margin-bottom="0cm" fo:text-align="start" fo:text-indent="0cm" loext:tab-stop-distance="0cm" style:writing-mode="lr-tb">
        <style:tab-stops>
          <style:tab-stop style:position="1.701cm"/>
          <style:tab-stop style:position="7.37cm" style:type="right"/>
        </style:tab-stops>
      </style:paragraph-properties>
      <style:text-properties fo:font-size="10pt" style:font-size-asian="10pt" style:font-size-complex="10pt"/>
    </style:style>
    <style:style style:name="T1" style:family="text">
      <style:text-properties fo:color="#77216f" loext:opacity="100%" fo:font-family="FreeSans" style:font-family-generic="roman" style:font-pitch="variable" fo:font-size="22pt" fo:font-weight="bold" style:font-family-asian="FreeSans" style:font-family-generic-asian="roman" style:font-pitch-asian="variable" style:font-size-asian="22pt" style:font-weight-asian="bold" style:font-family-complex="FreeSans" style:font-family-generic-complex="roman" style:font-pitch-complex="variable" style:font-size-complex="22pt" style:font-weight-complex="bold"/>
    </style:style>
    <style:style style:name="T2" style:family="text">
      <style:text-properties fo:color="#77216f" loext:opacity="100%" fo:font-family="FreeSans" fo:font-size="22pt" fo:font-weight="bold" style:font-family-asian="FreeSans" style:font-size-asian="22pt" style:font-weight-asian="bold" style:font-family-complex="FreeSans" style:font-size-complex="22pt" style:font-weight-complex="bold"/>
    </style:style>
    <style:style style:name="T3" style:family="text">
      <style:text-properties fo:color="#77216f" loext:opacity="100%" fo:font-family="FreeSans" fo:font-size="18pt" fo:font-weight="bold" style:font-family-asian="FreeSans" style:font-size-asian="18pt" style:font-weight-asian="bold" style:font-family-complex="FreeSans" style:font-size-complex="18pt" style:font-weight-complex="bold"/>
    </style:style>
    <style:style style:name="T4" style:family="text">
      <style:text-properties fo:color="#77216f" loext:opacity="100%" fo:font-family="FreeSans" fo:font-size="16pt" fo:font-weight="bold" style:font-family-asian="FreeSans" style:font-size-asian="16pt" style:font-weight-asian="bold" style:font-family-complex="FreeSans" style:font-size-complex="16pt" style:font-weight-complex="bold"/>
    </style:style>
    <style:style style:name="T5" style:family="text">
      <style:text-properties fo:color="#666666" loext:opacity="100%" fo:font-family="FreeSans" fo:font-size="14pt" fo:font-weight="normal" style:font-family-asian="FreeSans" style:font-size-asian="14pt" style:font-weight-asian="normal" style:font-family-complex="FreeSans" style:font-size-complex="14pt" style:font-weight-complex="normal"/>
    </style:style>
    <style:style style:name="T6" style:family="text">
      <style:text-properties fo:color="#666666" loext:opacity="100%" fo:font-family="FreeSans" fo:font-size="14pt" fo:font-weight="bold" style:font-family-asian="FreeSans" style:font-size-asian="14pt" style:font-weight-asian="bold" style:font-family-complex="FreeSans" style:font-size-complex="14pt" style:font-weight-complex="bold"/>
    </style:style>
    <style:style style:name="T7" style:family="text">
      <style:text-properties fo:color="#757575" loext:opacity="100%" fo:font-family="FreeSans" fo:font-size="14pt" fo:font-weight="normal" fo:background-color="transparent" style:font-family-asian="FreeSans" style:font-size-asian="14pt" style:font-weight-asian="normal" style:font-family-complex="FreeSans" style:font-size-complex="14pt" style:font-weight-complex="normal"/>
    </style:style>
    <style:style style:name="T8" style:family="text">
      <style:text-properties fo:color="#757575" loext:opacity="100%" fo:font-family="FreeSans" fo:font-size="15pt" fo:font-weight="normal" style:font-family-asian="FreeSans" style:font-size-asian="15pt" style:font-weight-asian="normal" style:font-family-complex="FreeSans" style:font-size-complex="15pt" style:font-weight-complex="normal"/>
    </style:style>
    <style:style style:name="T9" style:family="text">
      <style:text-properties fo:color="#000000" loext:opacity="100%" fo:font-family="OpenSymbol" fo:font-size="8pt" fo:font-weight="bold" style:font-family-asian="OpenSymbol" style:font-size-asian="8pt" style:font-weight-asian="bold" style:font-family-complex="OpenSymbol" style:font-size-complex="8pt" style:font-weight-complex="bold"/>
    </style:style>
    <style:style style:name="T10" style:family="text">
      <style:text-properties fo:color="#757575" loext:opacity="100%" fo:font-family="FreeSans" fo:font-size="15pt" fo:font-weight="bold" style:font-family-asian="FreeSans" style:font-size-asian="15pt" style:font-weight-asian="bold" style:font-family-complex="FreeSans" style:font-size-complex="15pt" style:font-weight-complex="bold"/>
    </style:style>
    <style:style style:name="T11" style:family="text">
      <style:text-properties fo:color="#000000" loext:opacity="100%" fo:font-family="OpenSymbol" fo:font-size="6.30000019073486pt" fo:font-weight="normal" style:font-family-asian="OpenSymbol" style:font-size-asian="6.30000019073486pt" style:font-weight-asian="normal" style:font-family-complex="OpenSymbol" style:font-size-complex="6.30000019073486pt" style:font-weight-complex="normal"/>
    </style:style>
    <style:style style:name="T12" style:family="text">
      <style:text-properties fo:color="#77216f" loext:opacity="100%" fo:font-family="FreeSans" fo:font-size="18pt" fo:font-weight="normal" style:font-family-asian="FreeSans" style:font-size-asian="18pt" style:font-weight-asian="normal" style:font-family-complex="FreeSans" style:font-size-complex="18pt" style:font-weight-complex="normal"/>
    </style:style>
    <style:style style:name="T13" style:family="text">
      <style:text-properties fo:color="#757575" loext:opacity="100%" fo:font-family="FreeSans" style:font-family-generic="swiss" style:font-pitch="variable"/>
    </style:style>
    <style:style style:name="T14" style:family="text">
      <style:text-properties fo:color="#757575" loext:opacity="100%" fo:font-family="FreeSans" style:font-family-generic="swiss" style:font-pitch="variable" fo:font-size="14pt" fo:font-weight="bold" style:font-size-asian="12pt" style:font-weight-asian="bold" style:font-size-complex="14pt" style:font-weight-complex="bold"/>
    </style:style>
    <style:style style:name="T15" style:family="text">
      <style:text-properties fo:color="#757575" loext:opacity="100%" fo:font-family="FreeSans" fo:font-size="14pt" fo:font-weight="bold" style:font-family-asian="FreeSans" style:font-size-asian="14pt" style:font-weight-asian="bold" style:font-family-complex="FreeSans" style:font-size-complex="14pt" style:font-weight-complex="bold"/>
    </style:style>
    <style:style style:name="T16" style:family="text">
      <style:text-properties fo:color="#757575" loext:opacity="100%" fo:font-family="FreeSans" fo:font-size="14pt" fo:font-weight="normal" style:font-family-asian="FreeSans" style:font-size-asian="14pt" style:font-weight-asian="normal" style:font-family-complex="FreeSans" style:font-size-complex="14pt" style:font-weight-complex="normal"/>
    </style:style>
    <style:style style:name="T17" style:family="text">
      <style:text-properties fo:color="#77216f" loext:opacity="100%" fo:font-family="FreeSans" fo:font-size="14pt" fo:font-weight="normal" style:font-family-asian="FreeSans" style:font-size-asian="14pt" style:font-weight-asian="normal" style:font-family-complex="FreeSans" style:font-size-complex="14pt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none" draw:marker-start="" draw:marker-end="" draw:fill="solid" draw:fill-color="#cccccc" loext:decorative="false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4" style:family="graphic">
      <style:graphic-properties draw:stroke="none" svg:stroke-color="#000000" draw:fill="none" draw:fill-color="#ffffff" fo:min-height="17.515cm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5" style:family="graphic">
      <style:graphic-properties draw:stroke="none" svg:stroke-color="#000000" draw:fill="none" draw:fill-color="#ffffff" fo:min-height="2.274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6" style:family="graphic">
      <style:graphic-properties draw:stroke="none" draw:marker-start="" draw:marker-end="" draw:fill="solid" draw:fill-color="#cccccc" loext:decorative="false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7" style:family="graphic">
      <style:graphic-properties svg:stroke-color="#000000" draw:fill-color="#000000" draw:textarea-horizontal-align="center" draw:textarea-vertical-align="middle" loext:decorative="false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8" style:family="graphic">
      <style:graphic-properties draw:stroke="none" svg:stroke-color="#000000" draw:fill="none" draw:fill-color="#ffffff" fo:min-height="19.14cm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text:anchor-type="paragraph" draw:z-index="4" draw:name="Bild 1" draw:style-name="gr1" draw:text-style-name="P2" svg:width="2.2cm" svg:height="2.2cm" svg:x="2cm" svg:y="27cm"><draw:image xlink:href="Pictures/10000000000000F5000000F5C3423EEF.png" xlink:type="simple" xlink:show="embed" xlink:actuate="onLoad" draw:mime-type="image/png"><text:p/></draw:image></draw:frame><draw:polygon text:anchor-type="paragraph" draw:z-index="0" draw:name="Polygon mit 4 Ecken 1" draw:style-name="gr2" draw:text-style-name="P3" svg:width="20.998cm" svg:height="10cm" svg:x="0.002cm" svg:y="-2cm" svg:viewBox="0 0 20999 10001" draw:points="0,10001 20999,7201 20999,0 5,0"><text:p/></draw:polygon><draw:frame text:anchor-type="paragraph" draw:z-index="6" draw:name="Bild mit Transparenz 1" draw:style-name="gr3" draw:text-style-name="P2" svg:width="6.22cm" svg:height="3.5cm" svg:x="1cm" svg:y="0cm"><draw:image xlink:href="Pictures/1000000100000205000000F0EDBA7F8C.png" xlink:type="simple" xlink:show="embed" xlink:actuate="onLoad" draw:mime-type="image/png"><text:p/></draw:image></draw:frame><draw:frame draw:style-name="fr1" draw:name="Bild2" text:anchor-type="char" svg:x="11.91cm" svg:y="-0.074cm" svg:width="6.75cm" svg:height="3.5cm" draw:z-index="8"><draw:image xlink:href="Pictures/1000000100000A6700000564CCDC0509.png" xlink:type="simple" xlink:show="embed" xlink:actuate="onLoad" draw:mime-type="image/png"/></draw:frame></text:p>
      <text:p text:style-name="Standard"><draw:frame text:anchor-type="paragraph" draw:z-index="5" draw:name="Textrahmen 1" draw:style-name="gr4" draw:text-style-name="P6" svg:width="17.329cm" svg:height="17.516cm" svg:x="2.078cm" svg:y="5.724cm"><draw:text-box><text:p text:style-name="P4"><text:span text:style-name="T1">2026.2</text:span><text:span text:style-name="T1"><text:tab/></text:span><text:span text:style-name="T2">Workshop zum Umstieg auf Linux</text:span></text:p><text:p text:style-name="P4"><text:span text:style-name="T3"><text:tab/></text:span><text:span text:style-name="T3">Vorträge, Beratung, Ausprobieren</text:span></text:p><text:p text:style-name="P4"><text:span text:style-name="T4"><text:tab/></text:span><text:span text:style-name="T4">Linux-Presentation-Day 2026.2</text:span><text:span text:style-name="T4"><text:line-break/></text:span><text:span text:style-name="T4"/></text:p><text:p text:style-name="P4"><text:span text:style-name="T2"/></text:p><text:p text:style-name="P5"><text:span text:style-name="T3"/></text:p><text:p text:style-name="P5"><text:span text:style-name="T3">Wann?</text:span><text:span text:style-name="T3"><text:tab/></text:span><text:span text:style-name="T5">Samstag, 17. Oktober 2026, 11:00 - 17:00 Uhr</text:span></text:p><text:p text:style-name="P5"><text:span text:style-name="T6"/></text:p><text:p text:style-name="P4"><text:span text:style-name="T3">Wer?</text:span><text:span text:style-name="T3"><text:tab/></text:span><text:span text:style-name="T5">Linux-User-Group Villingen-Schwenningen e.V. </text:span></text:p><text:p text:style-name="P4"><text:span text:style-name="T3"/></text:p><text:p text:style-name="P4"><text:span text:style-name="T3">Wo?</text:span><text:span text:style-name="T3"><text:tab/></text:span><text:span text:style-name="T7">Volkshochschule Baar, Hindenburgring 34,</text:span><text:span text:style-name="T7"><text:line-break/></text:span><text:span text:style-name="T7"><text:tab/></text:span><text:span text:style-name="T7">78166 Donaueschingen</text:span></text:p><text:p text:style-name="P4"><text:span text:style-name="T3"/></text:p><text:p text:style-name="P4"><text:span text:style-name="T3">Warum?</text:span><text:span text:style-name="T3"><text:tab/></text:span><text:span text:style-name="T8">Linux als echte Alternative zu Windows:</text:span><text:span text:style-name="T8"><text:line-break/></text:span><text:span text:style-name="T8"><text:tab/></text:span><text:span text:style-name="T9">✔</text:span><text:span text:style-name="T8"> <text:s/></text:span><text:span text:style-name="T10">einfache</text:span><text:span text:style-name="T8"> Installation</text:span><text:span text:style-name="T8"><text:line-break/></text:span><text:span text:style-name="T8"><text:tab/></text:span><text:span text:style-name="T9">✔</text:span><text:span text:style-name="T8"> <text:s/>regelmäßige </text:span><text:span text:style-name="T10">Sicherheitsupdates</text:span><text:span text:style-name="T8"><text:line-break/></text:span><text:span text:style-name="T8"><text:tab/></text:span><text:span text:style-name="T9">✔</text:span><text:span text:style-name="T8"> <text:s/></text:span><text:span text:style-name="T10">vielfältiges</text:span><text:span text:style-name="T8"> </text:span><text:span text:style-name="T10">Angebot</text:span><text:span text:style-name="T8"> an Programmen</text:span><text:span text:style-name="T8"><text:line-break/></text:span><text:span text:style-name="T8"><text:tab/></text:span><text:span text:style-name="T9">✔</text:span><text:span text:style-name="T11"> </text:span><text:span text:style-name="T8"><text:s/>Unterstützung </text:span><text:span text:style-name="T10">älterer</text:span><text:span text:style-name="T8"> </text:span><text:span text:style-name="T10">Hardware</text:span><text:span text:style-name="T8"><text:line-break/></text:span><text:span text:style-name="T8"><text:tab/></text:span><text:span text:style-name="T9">✔</text:span><text:span text:style-name="T8"> <text:s/></text:span><text:span text:style-name="T10">kein</text:span><text:span text:style-name="T8"> Cloud-Zwang</text:span><text:span text:style-name="T8"><text:line-break/></text:span><text:span text:style-name="T8"><text:tab/></text:span><text:span text:style-name="T9">✔</text:span><text:span text:style-name="T8"> <text:s/></text:span><text:span text:style-name="T10">keine</text:span><text:span text:style-name="T8"> Kosten</text:span><text:span text:style-name="T12"><text:line-break/></text:span><text:span text:style-name="T12"><text:tab/></text:span></text:p><text:p text:style-name="P4"><text:span text:style-name="T12"/></text:p><text:p text:style-name="P4"><text:span text:style-name="T12"><text:line-break/></text:span><text:span text:style-name="T8"><text:tab/></text:span><text:span text:style-name="T10">Wir stellen Linux als anwenderfreundliches</text:span><text:span text:style-name="T10"><text:line-break/></text:span><text:span text:style-name="T10"><text:tab/></text:span><text:span text:style-name="T10">Betriebssystem vor. Für mehr Datenschutz</text:span><text:span text:style-name="T10"><text:line-break/></text:span><text:span text:style-name="T10"><text:tab/></text:span><text:span text:style-name="T10">und digitale Souveränität.</text:span></text:p></draw:text-box></draw:frame><draw:frame text:anchor-type="paragraph" draw:z-index="7" draw:name="Textrahmen 2" draw:style-name="gr5" draw:text-style-name="P8" svg:width="8.982cm" svg:height="2.274cm" svg:x="4.598cm" svg:y="25.702cm"><draw:text-box><text:p text:style-name="P7"><text:span text:style-name="T13">Besuchen Sie uns im Internet auf:</text:span><text:span text:style-name="T13"><text:line-break/></text:span><text:span text:style-name="T14">www.lug-vs.org</text:span><text:span text:style-name="T13"><text:line-break/></text:span><text:span text:style-name="T13">oder auf Mastodon</text:span><text:span text:style-name="T13"><text:line-break/></text:span><text:span text:style-name="T14">@LUG_VS@troet.cafe</text:span></text:p></draw:text-box></draw:frame><draw:polygon text:anchor-type="paragraph" draw:z-index="2" draw:name="Polygon mit 4 Ecken 2" draw:style-name="gr6" draw:text-style-name="P3" svg:width="20.998cm" svg:height="5.449cm" svg:x="0.002cm" svg:y="25.322cm" svg:viewBox="0 0 20999 5450" draw:points="20999,0 0,2751 5,5450 20999,5450"><text:p/></draw:polygon><draw:line text:anchor-type="paragraph" draw:z-index="9" draw:name="Linie 1" draw:style-name="gr7" draw:text-style-name="P9" svg:x1="-0.189cm" svg:y1="3.602cm" svg:x2="19.226cm" svg:y2="3.602cm"><text:p/></draw:line><draw:frame draw:style-name="fr1" draw:name="Bild1" text:anchor-type="char" svg:x="15.519cm" svg:y="24.525cm" svg:width="3.129cm" svg:height="3.041cm" draw:z-index="3"><draw:image xlink:href="Pictures/10000001000000FA000000F303DB130D.png" xlink:type="simple" xlink:show="embed" xlink:actuate="onLoad" draw:mime-type="image/png"/></draw:frame></text:p>
      <text:p text:style-name="P10"><draw:polygon text:anchor-type="paragraph" draw:z-index="1" draw:name="Polygon mit 4 Ecken 3" draw:style-name="gr2" draw:text-style-name="P3" svg:width="20.998cm" svg:height="10cm" svg:x="0.002cm" svg:y="-2cm" svg:viewBox="0 0 20999 10001" draw:points="0,10001 20999,7201 20999,0 5,0"><text:p/></draw:polygon><draw:polygon text:anchor-type="paragraph" draw:z-index="10" draw:name="Polygon mit 4 Ecken 4" draw:style-name="gr6" draw:text-style-name="P3" svg:width="20.998cm" svg:height="5.449cm" svg:x="0.002cm" svg:y="25.322cm" svg:viewBox="0 0 20999 5450" draw:points="20999,0 0,2751 5,5450 20999,5450"><text:p/></draw:polygon><draw:frame text:anchor-type="paragraph" draw:z-index="12" draw:name="Textrahmen 3" draw:style-name="gr5" draw:text-style-name="P8" svg:width="8.982cm" svg:height="2.274cm" svg:x="4.598cm" svg:y="25.702cm"><draw:text-box><text:p text:style-name="P7"><text:span text:style-name="T13">Besuchen Sie uns im Internet auf:</text:span><text:span text:style-name="T13"><text:line-break/></text:span><text:span text:style-name="T14">www.lug-vs.org</text:span><text:span text:style-name="T13"><text:line-break/></text:span><text:span text:style-name="T13">oder auf Mastodon</text:span><text:span text:style-name="T13"><text:line-break/></text:span><text:span text:style-name="T14">@LUG_VS@troet.cafe</text:span></text:p></draw:text-box></draw:frame><draw:frame text:anchor-type="paragraph" draw:z-index="13" draw:name="Bild 2" draw:style-name="gr1" draw:text-style-name="P2" svg:width="2.2cm" svg:height="2.2cm" svg:x="2cm" svg:y="27cm"><draw:image xlink:href="Pictures/10000000000000F5000000F5C3423EEF.png" xlink:type="simple" xlink:show="embed" xlink:actuate="onLoad" draw:mime-type="image/png"><text:p/></draw:image></draw:frame><draw:frame text:anchor-type="paragraph" draw:z-index="14" draw:name="Bild mit Transparenz 2" draw:style-name="gr3" draw:text-style-name="P2" svg:width="6.22cm" svg:height="3.5cm" svg:x="1cm" svg:y="0cm"><draw:image xlink:href="Pictures/1000000100000205000000F0EDBA7F8C.png" xlink:type="simple" xlink:show="embed" xlink:actuate="onLoad" draw:mime-type="image/png"><text:p/></draw:image></draw:frame><draw:line text:anchor-type="paragraph" draw:z-index="16" draw:name="Linie 2" draw:style-name="gr7" draw:text-style-name="P9" svg:x1="-0.189cm" svg:y1="4.269cm" svg:x2="19.226cm" svg:y2="4.269cm"><text:p/></draw:line><draw:frame text:anchor-type="paragraph" draw:z-index="17" draw:name="Textrahmen 4" draw:style-name="gr8" draw:text-style-name="P6" svg:width="17.329cm" svg:height="19.141cm" svg:x="2.078cm" svg:y="5.724cm"><draw:text-box><text:p text:style-name="P11"><text:span text:style-name="T1">2026.2</text:span><text:span text:style-name="T1"><text:tab/></text:span><text:span text:style-name="T2">Workshop zum Umstieg auf Linux</text:span></text:p><text:p text:style-name="P11"><text:span text:style-name="T3"><text:tab/></text:span><text:span text:style-name="T3">Vorträge, Beratung, Ausprobieren</text:span></text:p><text:p text:style-name="P11"><text:span text:style-name="T4"><text:tab/></text:span><text:span text:style-name="T4">Linux-Presentation-Day 2026.2</text:span><text:span text:style-name="T4"><text:line-break/></text:span><text:span text:style-name="T4"/></text:p><text:p text:style-name="P11"><text:span text:style-name="T4"/></text:p><text:p text:style-name="P11"><text:span text:style-name="T4"/></text:p><text:p text:style-name="P5"><text:span text:style-name="T3">Beiträge:</text:span></text:p><text:p text:style-name="P12"><text:span text:style-name="T15">„Keine Angst vor dem Umstieg“</text:span><text:span text:style-name="T15"><text:tab/></text:span><text:span text:style-name="T15"><text:tab/></text:span><text:span text:style-name="T15">11:00 – 11:30 Uhr</text:span><text:span text:style-name="T15"><text:tab/></text:span></text:p><text:p text:style-name="P12"><text:span text:style-name="T15">„Sicherheit &amp; Nachhaltigkeit“</text:span><text:span text:style-name="T15"><text:tab/></text:span><text:span text:style-name="T15"><text:tab/></text:span><text:span text:style-name="T15">11:45 – 12:15 Uhr</text:span></text:p><text:p text:style-name="P13"><text:span text:style-name="T16"><text:tab/></text:span><text:span text:style-name="T16"><text:tab/></text:span><text:span text:style-name="T16"><text:tab/></text:span><text:span text:style-name="T16">*Mittagspause*</text:span></text:p><text:p text:style-name="P12"><text:span text:style-name="T15">„LibreOffice &amp; Co“</text:span><text:span text:style-name="T15"><text:tab/></text:span><text:span text:style-name="T15"><text:tab/></text:span><text:span text:style-name="T15"><text:tab/></text:span><text:span text:style-name="T15"><text:tab/></text:span><text:span text:style-name="T15">13:15 – 14:00 Uhr</text:span></text:p><text:p text:style-name="P12"><text:span text:style-name="T15">„Keine Angst vor dem Umstieg“</text:span><text:span text:style-name="T15"><text:tab/></text:span><text:span text:style-name="T15"><text:tab/></text:span><text:span text:style-name="T15">14:15 – 14:45 Uhr</text:span></text:p><text:p text:style-name="P12"><text:span text:style-name="T15">„Sicherheit &amp; Nachhaltigkeit“</text:span><text:span text:style-name="T15"><text:tab/></text:span><text:span text:style-name="T15"><text:tab/></text:span><text:span text:style-name="T15">15:15 – 15:45 Uhr</text:span></text:p><text:p text:style-name="P12"><text:span text:style-name="T15">„LibreOffice &amp; Co“</text:span><text:span text:style-name="T15"><text:tab/></text:span><text:span text:style-name="T15"><text:tab/></text:span><text:span text:style-name="T15"><text:tab/></text:span><text:span text:style-name="T15"><text:tab/></text:span><text:span text:style-name="T15">16:00 – 16:45 Uhr</text:span></text:p><text:p text:style-name="P5"><text:span text:style-name="T17"/></text:p><text:p text:style-name="P14"><text:span text:style-name="T3">Ganztags:</text:span></text:p><text:p text:style-name="P14"><text:span text:style-name="T16">Praxis-Workshops:</text:span></text:p><text:p text:style-name="P15"><text:span text:style-name="T16">- </text:span><text:span text:style-name="T15">Linux</text:span><text:span text:style-name="T16">-Versionen gefahrlos </text:span><text:span text:style-name="T15">am eigenen Rechner</text:span><text:span text:style-name="T16"> ausprobieren</text:span></text:p><text:p text:style-name="P15"><text:span text:style-name="T16">- </text:span><text:span text:style-name="T15">Erfahrungsaustausch</text:span><text:span text:style-name="T16"> mit Mitgliedern der Linux User Group</text:span></text:p><text:p text:style-name="P16"><text:span text:style-name="T16">- </text:span><text:span text:style-name="T15">Vorführung</text:span><text:span text:style-name="T16"> verschiedener Linux-Distributionen</text:span><text:span text:style-name="T16"><text:line-break/></text:span><text:span text:style-name="T16"><text:line-break/></text:span><text:span text:style-name="T3">Video Vorführungen:</text:span></text:p><text:p text:style-name="P17"><text:span text:style-name="T16">Linux Promotion-Video</text:span><text:span text:style-name="T16"><text:tab/></text:span><text:span text:style-name="T16">1 Min</text:span></text:p><text:p text:style-name="P17"><text:span text:style-name="T16">Linux einfach und kurz erklärt</text:span><text:span text:style-name="T16"><text:tab/></text:span><text:span text:style-name="T16">3 Min</text:span></text:p><text:p text:style-name="P17"><text:span text:style-name="T16">Windows 10 Ende &gt; So einfach geht es zu Linux</text:span><text:span text:style-name="T16"><text:tab/></text:span><text:span text:style-name="T16">15 Min</text:span></text:p></draw:text-box></draw:frame><draw:frame draw:style-name="fr1" draw:name="Bild1 Kopie 1" text:anchor-type="char" svg:x="15.519cm" svg:y="24.525cm" svg:width="3.129cm" svg:height="3.041cm" draw:z-index="11"><draw:image xlink:href="Pictures/10000001000000FA000000F303DB130D.png" xlink:type="simple" xlink:show="embed" xlink:actuate="onLoad" draw:mime-type="image/png"/></draw:frame><draw:frame draw:style-name="fr1" draw:name="Bild2 Kopie 1" text:anchor-type="char" svg:x="11.91cm" svg:y="-0.074cm" svg:width="6.75cm" svg:height="3.5cm" draw:z-index="15"><draw:image xlink:href="Pictures/1000000100000A6700000564CCDC0509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Noto Sans" svg:font-family="'Noto Sans'" style:font-family-generic="swiss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Noto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Noto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1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" style:font-family-complex="'Noto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" style:font-family-complex="'Noto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" style:font-family-complex="'Noto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Standard_20__28_WW_29_" style:display-name="Standard (WW)" style:family="paragraph">
      <style:text-properties style:font-name="Liberation Serif" fo:font-family="'Liberation Serif'" style:font-family-generic="roman" style:font-pitch="variable" fo:font-size="12pt" style:font-name-asian="DejaVu Sans" style:font-family-asian="'DejaVu Sans'" style:font-family-generic-asian="system" style:font-pitch-asian="variable" style:font-size-asian="12pt" style:font-name-complex="Liberation Serif1" style:font-family-complex="'Liberation Serif'" style:font-family-generic-complex="system" style:font-pitch-complex="variable" style:font-size-complex="12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Chris B.</meta:initial-creator>
    <meta:creation-date>2026-06-17T16:19:04.570789470</meta:creation-date>
    <dc:date>2026-06-17T20:23:00.132842091</dc:date>
    <dc:creator>Chris B.</dc:creator>
    <meta:editing-duration>PT29M8S</meta:editing-duration>
    <meta:editing-cycles>20</meta:editing-cycles>
    <meta:generator>LibreOffice/26.2.4.2$Linux_X86_64 LibreOffice_project/0229ac93fcf0d7cbc6376066c6f35021cef002dc</meta:generator>
    <meta:document-statistic meta:table-count="0" meta:image-count="4" meta:object-count="0" meta:page-count="2" meta:paragraph-count="0" meta:word-count="0" meta:character-count="0" meta:non-whitespace-character-count="0"/>
  </office:meta>
</office:document-meta>
</file>